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Nijenrodeweg 917 1081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twee nieuwe raamopeningen in de zijgevel en muurdoorbraken op de begane grond en eerste verdieping</text:p>
            <text:p text:style-name="common-al">Zaakadres: Van Nijenrodeweg 917 1081BK Amsterdam</text:p>
            <text:p text:style-name="common-al">Datum ontvangst: 15-06-2026</text:p>
            <text:p text:style-name="common-al">Zaaknummer: Z2026-026061</text:p>
            <text:p text:style-name="common-al">DSO-nummer: 20260615005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2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61</meta:user-defined>
    <meta:user-defined meta:name="DCTERMS.abstract">realiseren van twee nieuwe raamopeningen in de zijgevel en muurdoorbraken op de begane grond en eer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Nijenrodeweg 917 1081BK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15</meta:user-defined>
    <meta:user-defined meta:name="OVERHEIDop.GmbID/DC.identifier">gmb-2026-393215</meta:user-defined>
    <meta:user-defined meta:name="OVERHEIDop.versieInformatie"/>
  </office:meta>
</office:document-meta>
</file>