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verlengen van het tijdelijk gebruik van gebouw F3 ten behoeve van een onderwijsvoorziening voor het AZC met een periode van vijf jaar, Witte Zandpad 1 te Aalden (rectificatie)</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 </text:p>
            <text:p text:style-name="common-al">
            <text:span text:style-name="nadrukvet">Zaak:</text:span> Z2026-019010</text:p>
            <text:p text:style-name="common-al">
            <text:span text:style-name="nadrukvet">Ontvangen op:</text:span> 10-08-2026</text:p>
            <text:p text:style-name="common-al">
            <text:span text:style-name="nadrukvet">Locatie:</text:span> Witte Zandpad 1 7854TW Aalden</text:p>
            <text:p text:style-name="common-al">
            <text:span text:style-name="nadrukvet">Projectomschrijving:</text:span> het verlengen van het tijdelijk gebruik van gebouw F3 ten behoeve van een onderwijsvoorziening voor het AZC met een periode van vijf jaar</text:p>
            <text:p text:style-name="common-al"/>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32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Z2026-019010</meta:user-defined>
    <meta:user-defined meta:name="DCTERMS.abstract">Het verlengen van het tijdelijk gebruik van gebouw F3 ten behoeve van een onderwijsvoorziening voor het AZC met een periode van vijf jaar</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verlengen van het tijdelijk gebruik van gebouw F3 ten behoeve van een onderwijsvoorziening voor het AZC met een periode van vijf jaar, Witte Zandpad 1 te Aalden (rectificatie)</meta:user-defined>
    <meta:user-defined meta:name="DCTERMS.W3CDTF/DCTERMS.available">2026-08-20</meta:user-defined>
    <meta:user-defined meta:name="DCTERMS.W3CDTF/OVERHEIDop.jaargang">2026</meta:user-defined>
    <meta:user-defined meta:name="OVERHEIDop.publicationIssue">393214</meta:user-defined>
    <meta:user-defined meta:name="OVERHEIDop.GmbID/DC.identifier">gmb-2026-393214</meta:user-defined>
    <meta:user-defined meta:name="OVERHEIDop.versieInformatie"/>
  </office:meta>
</office:document-meta>
</file>