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Knibbelweg 5, 8085TA Doornsp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bben wij een aanvraag ontvangen voor het kappen van een dode boom op het perceel Knibbelweg 5, 8085TA Doornspijk. De aanvraag is geregistreerd onder zaaknummer Z2026-00001391. De aanvraag betreft de volgende activiteit(en)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932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391</meta:user-defined>
    <meta:user-defined meta:name="DCTERMS.abstract">Betreft: Aanvraag op locatie Knibbelweg 5, 8085TA Doornspijk</meta:user-defined>
    <dc:language>nl</dc:language>
    <meta:user-defined meta:name="OVERHEIDop.locatietype/OVERHEIDop.gebiedsmarkering">Vlak</meta:user-defined>
    <meta:user-defined meta:name="DC.title">Ingekomen aanvraag omgevingsvergunning Knibbelweg 5, 8085TA Doornsp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11</meta:user-defined>
    <meta:user-defined meta:name="OVERHEIDop.GmbID/DC.identifier">gmb-2026-393211</meta:user-defined>
    <meta:user-defined meta:name="OVERHEIDop.versieInformatie"/>
  </office:meta>
</office:document-meta>
</file>