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08-2026 hebben wij een vergunning verleend voor het houden van een evenement (Mode evenement Goor op 19 september 2026) op het adres Grotestraat Goor. Deze vergunning staat ingeschreven onder zaaknummer 0000110396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320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0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3964</meta:user-defined>
    <meta:user-defined meta:name="DCTERMS.abstract">het houden van een evenement (Mode evenement Goor op 19 september 2026)</meta:user-defined>
    <dc:language>nl</dc:language>
    <meta:user-defined meta:name="OVERHEIDop.locatietype/OVERHEIDop.gebiedsmarkering">Punt</meta:user-defined>
    <meta:user-defined meta:name="DC.title">Op 18-08-2026 hebben wij een vergunning verleend voor het houden van een evenement (Mode evenement Goor op 19 september 2026) op het adres Grotestraat Goor. Deze vergunning staat ingeschreven onder zaaknummer 00001103964.</meta:user-defined>
    <meta:user-defined meta:name="DCTERMS.W3CDTF/DCTERMS.available">2026-08-20</meta:user-defined>
    <meta:user-defined meta:name="DCTERMS.W3CDTF/OVERHEIDop.jaargang">2026</meta:user-defined>
    <meta:user-defined meta:name="OVERHEIDop.publicationIssue">393204</meta:user-defined>
    <meta:user-defined meta:name="OVERHEIDop.GmbID/DC.identifier">gmb-2026-393204</meta:user-defined>
    <meta:user-defined meta:name="OVERHEIDop.versieInformatie"/>
  </office:meta>
</office:document-meta>
</file>