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festivalweek voor afsluiting zomervakantie van KDV/BSO Pindakaas van 24 t/m 30 augustus 2026 aan Ruurloseweg 13a te Gro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klein evenement</text:span>
          </text:p>
            <text:p text:style-name="common-al">Melding ontvangen voor het organiseren van een festivalweek voor afsluiting zomervakantie van KDV/BSO Pindakaas aan de Ruurloseweg 13a te Groenlo van 24 t/m 30 augustus 2026.</text:p>
            <text:p text:style-name="common-al">
            <text:span text:style-name="nadrukcur">U kunt bezwaar maken</text:span>
          </text:p>
            <text:p text:style-name="last-al">Bent u het niet eens met dit besluit? Dat kunt u hiertegen binnen 6 weken na de datum van het besluit bezwaar maken. Meer informatie over het indienen van een bezwaarschrift kunt u lezen op de website van de gemeente Oost Gelre: <text:a xlink:href="http://www.oostgelre.nl/producten/bezwaarschrift-indienen" xlink:type="simple"><text:span text:style-name="nadrukondlijn">www.oostgelre.nl/producten/bezwaarschrift-indienen</text:span></text:a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9320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0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0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Melding voor het organiseren van een festivalweek voor afsluiting zomervakantie van KDV/BSO Pindakaas van 24 t/m 30 augustus 2026 aan Ruurloseweg 13a te Groenlo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3202</meta:user-defined>
    <meta:user-defined meta:name="OVERHEIDop.GmbID/DC.identifier">gmb-2026-393202</meta:user-defined>
    <meta:user-defined meta:name="OVERHEIDop.versieInformatie"/>
  </office:meta>
</office:document-meta>
</file>