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asbest en totaalsloop schuur, Heelweg 3, 7156 NJ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juli 2026 is een melding ontvangen waarvoor geen vergunningsplicht geldt voor de locatie Heelweg 3, 7156 NJ Beltrum. De melding is geregistreerd onder zaaknummer Z2026-00001271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319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71</meta:user-defined>
    <meta:user-defined meta:name="DCTERMS.abstract">Betreft: Melding op locatie Heelweg 3, 7156NJ Beltrum</meta:user-defined>
    <dc:language>nl</dc:language>
    <meta:user-defined meta:name="OVERHEIDop.locatietype/OVERHEIDop.gebiedsmarkering">Vlak</meta:user-defined>
    <meta:user-defined meta:name="DC.title">Melding verwijderen asbest en totaalsloop schuur, Heelweg 3, 7156 NJ Beltr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97</meta:user-defined>
    <meta:user-defined meta:name="OVERHEIDop.GmbID/DC.identifier">gmb-2026-393197</meta:user-defined>
    <meta:user-defined meta:name="OVERHEIDop.versieInformatie"/>
  </office:meta>
</office:document-meta>
</file>