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Oude Schoolplein 5, 4231 SB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8-2026 heeft de gemeente een aanvraag omgevingsvergunning (regulier) ontvangen voor het perceel Oude Schoolplein 5, 4231 SB Meerkerk. De aanvraag is geregistreerd onder zaaknummer OVR-2026-012232. De aanvraag betreft het afwijken van regels in het omgevingsplan voor het plaatsen van een carport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31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VR-2026-012232</meta:user-defined>
    <dc:language>nl</dc:language>
    <meta:user-defined meta:name="OVERHEIDop.locatietype/OVERHEIDop.gebiedsmarkering">Punt</meta:user-defined>
    <meta:user-defined meta:name="DC.title">Ingekomen aanvraag omgevingsvergunning Oude Schoolplein 5, 4231 SB Meerke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82</meta:user-defined>
    <meta:user-defined meta:name="OVERHEIDop.GmbID/DC.identifier">gmb-2026-393182</meta:user-defined>
    <meta:user-defined meta:name="OVERHEIDop.versieInformatie"/>
  </office:meta>
</office:document-meta>
</file>