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Jubileumfeest 30 jaar Sightline Productions BV , Kobaltweg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088</text:span>
          </text:p>
            <text:p text:style-name="common-al">
            <text:span text:style-name="nadrukvet"> Algemene kenmerken van het evenement:</text:span>
          </text:p>
            <text:p text:style-name="common-al">Naam evenement: Jubileumfeest 30 jaar Sightline Productions BV</text:p>
            <text:p text:style-name="common-al">Locatie: Kobaltweg te Utrecht</text:p>
            <text:p text:style-name="common-al">
            <text:span text:style-name="nadrukvet">Data en tijden evenement</text:span>:</text:p>
            <text:p text:style-name="common-al">Het evenement is op de onderstaande dagen en tijdstippen:</text:p>
            <text:p text:style-name="common-al">Op donderdag 29 oktober 2026 16:00 uur t/m donderdag 29 oktober 2026 23:00 uur</text:p>
            <text:p text:style-name="common-al">Op vrijdag 30 oktober 2026 16:00 uur t/m vrijdag 30 oktober 2026 23:00 uur</text:p>
            <text:p text:style-name="common-al">Opbouw vanaf dinsdag 27 oktober 2026 t/m donderdag 29 oktober 2026 16:00 uur</text:p>
            <text:p text:style-name="common-al">Afbouw vanaf zaterdag 31 oktober 2026 t/m maandag 2 november 2026</text:p>
            <text:p text:style-name="common-al">De volgende bijzonderheden zijn van toepassing op deze aanvraag:</text:p>
            <text:list text:style-name="id1-3-2-1-1-13">
              <text:list-item text:style-override="id1-3-2-1-1-13-1">
                <text:number>•</text:number>
                <text:p text:style-name="al">Versterkt geluid</text:p>
              </text:list-item>
              <text:list-item text:style-override="id1-3-2-1-1-13-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8">
              <text:list-item text:style-override="id1-3-2-1-1-18-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1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088</meta:user-defined>
    <meta:user-defined meta:name="DCTERMS.abstract">Toelichting: Jubileumfeest 30 jaar Sightline Productions BV </meta:user-defined>
    <dc:language>nl</dc:language>
    <meta:user-defined meta:name="OVERHEIDop.locatietype/OVERHEIDop.gebiedsmarkering">Punt</meta:user-defined>
    <meta:user-defined meta:name="DC.title">Aangevraagde evenementenvergunningen, Jubileumfeest 30 jaar Sightline Productions BV , Kobaltweg te Utrecht</meta:user-defined>
    <meta:user-defined meta:name="DCTERMS.W3CDTF/DCTERMS.available">2026-08-20</meta:user-defined>
    <meta:user-defined meta:name="DCTERMS.W3CDTF/OVERHEIDop.jaargang">2026</meta:user-defined>
    <meta:user-defined meta:name="OVERHEIDop.publicationIssue">393177</meta:user-defined>
    <meta:user-defined meta:name="OVERHEIDop.GmbID/DC.identifier">gmb-2026-393177</meta:user-defined>
    <meta:user-defined meta:name="OVERHEIDop.versieInformatie"/>
  </office:meta>
</office:document-meta>
</file>