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en dixi van 18 augustus t/m 1 oktober 2026 ter hoogte van Hollandsestraat 56, 3812 G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ollandsestraat 56, 3812 GJ Amersfoort</text:p>
            <text:p text:style-name="common-al">
            <text:span text:style-name="nadrukvet">Omschrijving:</text:span> 			plaatsen van een container en dixi van 18 augustus t/m 1 oktober 2026</text:p>
            <text:p text:style-name="common-al">
            <text:span text:style-name="nadrukvet">Zaaknummer:</text:span> 			CLZ-APV2026-08-13-6aba07cd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1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3-6aba07cd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en dixi van 18 augustus t/m 1 oktober 2026 ter hoogte van Hollandsestraat 56, 3812 GJ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9</meta:user-defined>
    <meta:user-defined meta:name="OVERHEIDop.GmbID/DC.identifier">gmb-2026-393169</meta:user-defined>
    <meta:user-defined meta:name="OVERHEIDop.versieInformatie"/>
  </office:meta>
</office:document-meta>
</file>