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- de Kleine Mortel 3, Over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  Lassen van metalen</text:p>
            <text:p text:style-name="common-al">Locatie:  de Kleine Mortel 3, 5825 KB Overloon</text:p>
            <text:p text:style-name="common-al">DSO-kenmerk:  2026081000492, 2026081000493</text:p>
            <text:p text:style-name="common-al">Zaaknummer:  Z/512471</text:p>
            <text:p text:style-name="common-al"> Z/512473</text:p>
            <text:p text:style-name="common-al">Datum ontvangen:  10 augustus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315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471 			Z/512473</meta:user-defined>
    <dc:language>nl</dc:language>
    <meta:user-defined meta:name="OVERHEIDop.locatietype/OVERHEIDop.gebiedsmarkering">Adres</meta:user-defined>
    <meta:user-defined meta:name="DC.title">Gemeente Land van Cuijk - Melding Besluit activiteiten leefomgeving (Bal) - de Kleine Mortel 3, Overloo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55</meta:user-defined>
    <meta:user-defined meta:name="OVERHEIDop.GmbID/DC.identifier">gmb-2026-393155</meta:user-defined>
    <meta:user-defined meta:name="OVERHEIDop.versieInformatie"/>
  </office:meta>
</office:document-meta>
</file>