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, het brandveilig gebruik van het bouwwerk, Oude Delft 35 2611BB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ude Delft 35 2611BB Delft |het brandveilig gebruik van het bouwwerk, 17-08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of intrekking daarvan (en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315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829</meta:user-defined>
    <meta:user-defined meta:name="DCTERMS.abstract">Stichting DUWO - locatie Oude Delft 35, Delf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randveilig gebruik, het brandveilig gebruik van het bouwwerk, Oude Delft 35 2611BB Delf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53</meta:user-defined>
    <meta:user-defined meta:name="OVERHEIDop.GmbID/DC.identifier">gmb-2026-393153</meta:user-defined>
    <meta:user-defined meta:name="OVERHEIDop.versieInformatie"/>
  </office:meta>
</office:document-meta>
</file>