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Cloekemaat 17, 6903VG Zevenaar voor het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1695 voor een omgevingsvergunning op locatie Cloekemaat 17, 6903VG Zevenaar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29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9315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95</meta:user-defined>
    <dc:language>nl</dc:language>
    <meta:user-defined meta:name="OVERHEIDop.locatietype/OVERHEIDop.gebiedsmarkering">Punt</meta:user-defined>
    <meta:user-defined meta:name="DC.title">Kennisgeving besluit op aanvraag omgevingsvergunning Cloekemaat 17, 6903VG Zevenaar voor het plaatsen van een dakkapel aan de voorzijde van de wo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0</meta:user-defined>
    <meta:user-defined meta:name="OVERHEIDop.GmbID/DC.identifier">gmb-2026-393150</meta:user-defined>
    <meta:user-defined meta:name="OVERHEIDop.versieInformatie"/>
  </office:meta>
</office:document-meta>
</file>