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; horecabedrijf Buurthuis de Ronde, Tongelresestraat 150 5613D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5267</text:p>
            <text:p text:style-name="common-al">Omschrijving: horecabedrijf Buurthuis de Ronde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ngelresestraat 150 5613DP Eindhoven</text:p>
              </text:list-item>
            </text:list>
            <text:p text:style-name="common-al">Soort aanvraag: Alcoholwet</text:p>
            <text:p text:style-name="common-al">Besluit: Ingetrokken aanvraag</text:p>
            <text:p text:style-name="common-al">Datum verzending: 18-08-2026</text:p>
            <text:p text:style-name="common-al">Heeft u direct belang bij deze beslissing? Dan kunt u binnen zes weken, na 18-08-2026, schriftelijk bezwaar maken. U kunt het bezwaarschrift richten aan de burgemeester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1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267</meta:user-defined>
    <meta:user-defined meta:name="DCTERMS.abstract">horecabedrijf Buurthuis de Ronde</meta:user-defined>
    <dc:language>nl</dc:language>
    <meta:user-defined meta:name="OVERHEIDop.locatietype/OVERHEIDop.gebiedsmarkering">Punt</meta:user-defined>
    <meta:user-defined meta:name="DC.title">Ingetrokken aanvraag; horecabedrijf Buurthuis de Ronde, Tongelresestraat 150 5613DP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43</meta:user-defined>
    <meta:user-defined meta:name="OVERHEIDop.GmbID/DC.identifier">gmb-2026-393143</meta:user-defined>
    <meta:user-defined meta:name="OVERHEIDop.versieInformatie"/>
  </office:meta>
</office:document-meta>
</file>