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Vrijburglaan 67, 1911SE Uitgeest, het vervangen van de kozijnen , verzenddatum 13 augustus 2026 (Z2026-000047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31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735</meta:user-defined>
    <meta:user-defined meta:name="DCTERMS.abstract">Vrijburglaan 67, 1911SE Uitgeest, het vervangen van de kozijnen , verzenddatum 13 augustus 2026 (Z2026-00004735)</meta:user-defined>
    <dc:language>nl</dc:language>
    <meta:user-defined meta:name="OVERHEIDop.locatietype/OVERHEIDop.gebiedsmarkering">Vlak</meta:user-defined>
    <meta:user-defined meta:name="DC.title">Gemeente Uitgeest, aanvraag omgevingsvergunning (regulier) verleend, Vrijburglaan 67, 1911SE Uitgeest, het vervangen van de kozijnen , verzenddatum 13 augustus 2026 (Z2026-00004735)</meta:user-defined>
    <meta:user-defined meta:name="DCTERMS.W3CDTF/DCTERMS.available">2026-08-20</meta:user-defined>
    <meta:user-defined meta:name="DCTERMS.W3CDTF/OVERHEIDop.jaargang">2026</meta:user-defined>
    <meta:user-defined meta:name="OVERHEIDop.publicationIssue">393140</meta:user-defined>
    <meta:user-defined meta:name="OVERHEIDop.GmbID/DC.identifier">gmb-2026-393140</meta:user-defined>
    <meta:user-defined meta:name="OVERHEIDop.versieInformatie"/>
  </office:meta>
</office:document-meta>
</file>