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3-08-2026 hebben wij een aanvraag reguliere omgevingsvergunning voor het bouwen van een carport aan de zijkant van de woning op het adres Margrietstraat 5 7491ES Delden, [Stad-Delden A 4687 ]. Deze aanvraag staat ingeschreven onder zaaknummer 0000110864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3-08-2026 00:00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31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108644</meta:user-defined>
    <meta:user-defined meta:name="DCTERMS.abstract">het bouwen van een carport aan de zijkant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13-08-2026 hebben wij een aanvraag reguliere omgevingsvergunning voor het bouwen van een carport aan de zijkant van de woning op het adres Margrietstraat 5 7491ES Delden, [Stad-Delden A 4687 ]. Deze aanvraag staat ingeschreven onder zaaknummer 00001108644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39</meta:user-defined>
    <meta:user-defined meta:name="OVERHEIDop.GmbID/DC.identifier">gmb-2026-393139</meta:user-defined>
    <meta:user-defined meta:name="OVERHEIDop.versieInformatie"/>
  </office:meta>
</office:document-meta>
</file>