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Hoogeweg 21, Es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 Beëindigen van het opslaan van propaan in een bovengrondse opslagtank</text:p>
            <text:p text:style-name="common-al">Locatie:  Hoogeweg 21, 5364 NK Escharen</text:p>
            <text:p text:style-name="common-al">DSO-kenmerk:  2026080400375</text:p>
            <text:p text:style-name="common-al">Zaaknummer:  Z/512190</text:p>
            <text:p text:style-name="common-al">Datum ontvangen:  4 augustus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1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190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Hoogeweg 21, Escha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34</meta:user-defined>
    <meta:user-defined meta:name="OVERHEIDop.GmbID/DC.identifier">gmb-2026-393134</meta:user-defined>
    <meta:user-defined meta:name="OVERHEIDop.versieInformatie"/>
  </office:meta>
</office:document-meta>
</file>