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etroleumweg 125 3196KD Vondelingenplaa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4-2026</text:span> een aanvraag voor een omgevingsvergunning, met kenmerk <text:span text:style-name="nadrukvet">Z2026-005571</text:span>/<text:span text:style-name="nadrukvet">2026042400798</text:span>, heeft ontvangen voor de Werk of werkzaamheid uitvoeren. <text:span text:style-name="nadrukcur">(Grondslag: Omgevingswet, artikel 5.1)</text:span></text:p>
            <text:p text:style-name="common-al">De aanvraag betreft het aanleggen van een zaksloten en duikers op de locatie Petroleumweg 125 3196KD Vondelingenplaa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1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5571</meta:user-defined>
    <meta:user-defined meta:name="DCTERMS.abstract">het aanleggen van een zaksloten en duik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etroleumweg 125 3196KD Vondelingenplaat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32</meta:user-defined>
    <meta:user-defined meta:name="OVERHEIDop.GmbID/DC.identifier">gmb-2026-393132</meta:user-defined>
    <meta:user-defined meta:name="OVERHEIDop.versieInformatie"/>
  </office:meta>
</office:document-meta>
</file>