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tteaustraat 28-4 1077Z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woning ter hoogte van de vierde verdieping door de aangrenzende bergingen bij de woning te betrekken en de entree op de derde ...</text:p>
            <text:p text:style-name="common-al">Zaakadres: Watteaustraat 28-4 1077ZM Amsterdam</text:p>
            <text:p text:style-name="common-al">Datum ontvangst: 15-06-2026</text:p>
            <text:p text:style-name="common-al">Zaaknummer: Z2026-026229</text:p>
            <text:p text:style-name="common-al">DSO-nummer: 202606150203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1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229</meta:user-defined>
    <meta:user-defined meta:name="DCTERMS.abstract">vergroten van de woning ter hoogte van de vierde verdieping door de aangrenzende bergingen bij de woning te betrekken en de entree op de derde 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atteaustraat 28-4 1077ZM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26</meta:user-defined>
    <meta:user-defined meta:name="OVERHEIDop.GmbID/DC.identifier">gmb-2026-393126</meta:user-defined>
    <meta:user-defined meta:name="OVERHEIDop.versieInformatie"/>
  </office:meta>
</office:document-meta>
</file>