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vergunning voor een varkenshouderij op locatie Welysestraat 37 in Dodewaard, zaaknummer ODR26110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eder-Betuwe heeft de omgevingsvergunning(en) ingetrokken voor een varkenshouderij op het adres Welysestraat 37 in Dodewaard. </text:p>
            <text:p text:style-name="common-al">
            <text:span text:style-name="nadrukvet">Waarom publiceert de gemeente dit bericht?</text:span>
          </text:p>
            <text:p text:style-name="common-al">Een gemeente mag onder bepaalde voorwaarden een omgevingsvergunning intrekken. Bijvoorbeeld op verzoek van de vergunninghouder of als er meer als één jaar geen gebruik is gemaakt van de omgevingsvergunning. </text:p>
            <text:p text:style-name="common-al">
            <text:span text:style-name="nadrukvet">Bent u het niet eens met de intrekking?</text:span>
          </text:p>
            <text:p text:style-name="common-al">U kunt de gemeente tot 24 september 2026 laten weten dat u het niet eens bent met de intrekking van de omgevingsvergunning(en). Dit heet bezwaar maken. U kunt bezwaar maken als de intrekking tegen uw belangen ingaat. Richt uw bezwaar aan:</text:p>
            <text:p text:style-name="common-al">Gemeente Neder-Betuwe  T.a.v. de commissie bezwaarschriften  Postbus 20  4043 ZG Opheusden</text:p>
            <text:p text:style-name="common-al">
            <text:span text:style-name="nadrukvet">Heeft u vragen naar aanleiding van dit bericht?</text:span>
          </text:p>
            <text:p text:style-name="common-al">Als u vragen heeft over de intrekking kunt u bellen of mailen met omgevingsdienst Rivierenland. Dit kan via het telefoonnummer 0344 – 579 314 of u stuurt een mail naar <text:a xlink:href="mailto:post@odrivierenland.nl" xlink:type="simple">post@odrivierenland.nl</text:a>. Wij verzoeken u het zaaknummer ODR2611066 te vermelden zodat wij u sneller kunnen help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eder-Betuwe</text:p>
            </table:table-cell>
            <table:table-cell office:value-type="string" table:style-name="header.C">
              <text:p text:style-name="headerright"><text:span text:style-name="nr">Nr. 3931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Neder-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eder-Betuwe</meta:user-defined>
    <meta:user-defined meta:name="OVERHEID.Gemeente/OVERHEID.authority">Neder-Betuw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Ingetrokken vergunning voor een varkenshouderij op locatie Welysestraat 37 in Dodewaard, zaaknummer ODR261106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15</meta:user-defined>
    <meta:user-defined meta:name="OVERHEIDop.GmbID/DC.identifier">gmb-2026-393115</meta:user-defined>
    <meta:user-defined meta:name="OVERHEIDop.versieInformatie"/>
  </office:meta>
</office:document-meta>
</file>