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otlekweg 127 3197KA Botlek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4-04-2026</text:span> een aanvraag voor een omgevingsvergunning, met kenmerk <text:span text:style-name="nadrukvet">Z2026-005570</text:span>/<text:span text:style-name="nadrukvet">2026042400797</text:span>, heeft ontvangen voor de Werk of werkzaamheid uitvoeren. <text:span text:style-name="nadrukcur">(Grondslag: Omgevingswet, artikel 5.1)</text:span></text:p>
            <text:p text:style-name="common-al">De aanvraag betreft het aanleggen van een zaksloten en duikers op de locatie Botlekweg 127 3197KA Botlek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311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5570</meta:user-defined>
    <meta:user-defined meta:name="DCTERMS.abstract">het aanleggen van een zaksloten en duiker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Botlekweg 127 3197KA Botlek Rot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13</meta:user-defined>
    <meta:user-defined meta:name="OVERHEIDop.GmbID/DC.identifier">gmb-2026-393113</meta:user-defined>
    <meta:user-defined meta:name="OVERHEIDop.versieInformatie"/>
  </office:meta>
</office:document-meta>
</file>