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vergunning, Harmsenweg 9 7671EE Vriezenveen, art 35 Alcoholwet Touwtrekspektakel op 11-09-2026 van 19.00 tot 01.00 uu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Harmsenweg 9 7671EE Vriezenveen</text:p>
            <text:p text:style-name="common-al">
            <text:span text:style-name="nadrukvet">Wat:</text:span> art 35 Alcoholwet Touwtrekspektakel op 11-09-2026 van 19.00 tot 01.00 uur</text:p>
            <text:p text:style-name="common-al">
            <text:span text:style-name="nadrukvet">Wanneer:</text:span> van 11-09-2026 19:30 tot 12-09-2026 00:00</text:p>
            <text:p text:style-name="common-al">
            <text:span text:style-name="nadrukvet">Verzonden:18-08-2026</text:span>
          </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Manitobaplein 1, 7671 GS Vriezenveen / Postbus 67, 7670 AB Twenterand.</text:p>
            <text:p text:style-name="last-al">Telefoon: 0546 840 840 E- mail: info@Twenter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310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wenterand</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TR-Z2026-001488</meta:user-defined>
    <meta:user-defined meta:name="DCTERMS.abstract">art 35 Alcoholwet Touwtrekspektakel op 11-09-2026 van 19.00 tot 01.00 uur</meta:user-defined>
    <dc:language>nl</dc:language>
    <meta:user-defined meta:name="OVERHEIDop.locatietype/OVERHEIDop.gebiedsmarkering">Punt</meta:user-defined>
    <meta:user-defined meta:name="DC.title">Gemeente Twenterand - verleende vergunning, Harmsenweg 9 7671EE Vriezenveen, art 35 Alcoholwet Touwtrekspektakel op 11-09-2026 van 19.00 tot 01.00 uur</meta:user-defined>
    <meta:user-defined meta:name="DCTERMS.W3CDTF/DCTERMS.available">2026-08-20</meta:user-defined>
    <meta:user-defined meta:name="DCTERMS.W3CDTF/OVERHEIDop.jaargang">2026</meta:user-defined>
    <meta:user-defined meta:name="OVERHEIDop.publicationIssue">393109</meta:user-defined>
    <meta:user-defined meta:name="OVERHEIDop.GmbID/DC.identifier">gmb-2026-393109</meta:user-defined>
    <meta:user-defined meta:name="OVERHEIDop.versieInformatie"/>
  </office:meta>
</office:document-meta>
</file>