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jndwarsweg 6 3198LK Europoo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4-2026</text:span> een aanvraag voor een omgevingsvergunning, met kenmerk <text:span text:style-name="nadrukvet">Z2026-005569</text:span>/<text:span text:style-name="nadrukvet">2026042400795</text:span>, heeft ontvangen voor de Werk of werkzaamheid uitvoeren. <text:span text:style-name="nadrukcur">(Grondslag: Omgevingswet, artikel 5.1)</text:span></text:p>
            <text:p text:style-name="common-al">De aanvraag betreft het aanleggen van een zaksloten en duikers op de locatie Rijndwarsweg 6 3198LK Europoor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1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5569</meta:user-defined>
    <meta:user-defined meta:name="DCTERMS.abstract">het aanleggen van een zaksloten en duik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ijndwarsweg 6 3198LK Europoort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04</meta:user-defined>
    <meta:user-defined meta:name="OVERHEIDop.GmbID/DC.identifier">gmb-2026-393104</meta:user-defined>
    <meta:user-defined meta:name="OVERHEIDop.versieInformatie"/>
  </office:meta>
</office:document-meta>
</file>