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Eindhoven​, melding Besluit activiteiten leefomgeving, Park Forum 1045A 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Eindhoven​ maakt bekend dat er een melding ingevolge het Besluit activiteiten leefomgeving (Bal) is ontvangen.</text:p>
            <text:p text:style-name="common-al">Bedrijf: Econox B.V.</text:p>
            <text:p text:style-name="common-al">Locatie: Park Forum 1045A te Eindhoven</text:p>
            <text:p text:style-name="common-al">Activiteit: mechanisch en thermisch bewerken van metalenVoor: het starten van een milieubelastende activiteit Datum melding: 13 juli 2026DSO-verzoeknummer: 2026071300141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1819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309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indho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1819</meta:user-defined>
    <dc:language>nl</dc:language>
    <meta:user-defined meta:name="OVERHEIDop.locatietype/OVERHEIDop.gebiedsmarkering">Adres</meta:user-defined>
    <meta:user-defined meta:name="DC.title">Gemeente Eindhoven​, melding Besluit activiteiten leefomgeving, Park Forum 1045A te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96</meta:user-defined>
    <meta:user-defined meta:name="OVERHEIDop.GmbID/DC.identifier">gmb-2026-393096</meta:user-defined>
    <meta:user-defined meta:name="OVERHEIDop.versieInformatie"/>
  </office:meta>
</office:document-meta>
</file>