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oxtel - Melding Besluit activiteiten leefomgeving (Bal) - Ladonkseweg 1a,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oxtel delen mee dat zij de volgende melding hebben ontvangen:</text:p>
            <text:p text:style-name="common-al">Voor:   Opslaan van goederen</text:p>
            <text:p text:style-name="common-al">Locatie:  Ladonkseweg 1a, 5281 RN Boxtel</text:p>
            <text:p text:style-name="common-al">DSO-kenmerk:  2026071601782</text:p>
            <text:p text:style-name="common-al">Zaaknummer:  Z/511112</text:p>
            <text:p text:style-name="common-al">Datum ontvangen:  16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930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ox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112</meta:user-defined>
    <dc:language>nl</dc:language>
    <meta:user-defined meta:name="OVERHEIDop.locatietype/OVERHEIDop.gebiedsmarkering">Adres</meta:user-defined>
    <meta:user-defined meta:name="DC.title">Gemeente Boxtel - Melding Besluit activiteiten leefomgeving (Bal) - Ladonkseweg 1a, Boxt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94</meta:user-defined>
    <meta:user-defined meta:name="OVERHEIDop.GmbID/DC.identifier">gmb-2026-393094</meta:user-defined>
    <meta:user-defined meta:name="OVERHEIDop.versieInformatie"/>
  </office:meta>
</office:document-meta>
</file>