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Kermis Zuid-Scharwoude, nabij café de Schelvis, Koog 3  in Zuid-Scharwoude</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Artikel 35 Zuid-Scharwoude Kermis 2026</text:p>
            <text:p text:style-name="common-al">Datum activiteit: 19, 20, 21 en 22 september 2026</text:p>
            <text:p text:style-name="common-al">Locatie: nabij café de Schelvis, Koog 3 in Zuid-Scharwoude</text:p>
            <text:p text:style-name="common-al">Verzonden op: 18 augustus 2026</text:p>
            <text:p text:style-name="common-al">Zaaknummer: 1245770</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309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245770</meta:user-defined>
    <dc:language>nl</dc:language>
    <meta:user-defined meta:name="OVERHEIDop.locatietype/OVERHEIDop.gebiedsmarkering">Vlak</meta:user-defined>
    <meta:user-defined meta:name="DC.title">Kennisgeving verleende ontheffing artikel 35 Alcoholwet, Kermis Zuid-Scharwoude, nabij café de Schelvis, Koog 3  in Zuid-Scharwoude</meta:user-defined>
    <meta:user-defined meta:name="DCTERMS.W3CDTF/DCTERMS.available">2026-08-20</meta:user-defined>
    <meta:user-defined meta:name="DCTERMS.W3CDTF/OVERHEIDop.jaargang">2026</meta:user-defined>
    <meta:user-defined meta:name="OVERHEIDop.publicationIssue">393093</meta:user-defined>
    <meta:user-defined meta:name="OVERHEIDop.GmbID/DC.identifier">gmb-2026-393093</meta:user-defined>
    <meta:user-defined meta:name="OVERHEIDop.versieInformatie"/>
  </office:meta>
</office:document-meta>
</file>