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Bergen, aanvraag omgevingsvergunning (regulier) verleend, Kerkplein 7, 1935 EW Egmond-Binnen, het vergroten van de woning, verzenddatum 6 juli 2026 (Z2026-0000529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technisch)</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9308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8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8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291</meta:user-defined>
    <meta:user-defined meta:name="DCTERMS.abstract">Kerkplein 7, 1935 EW Egmond-Binnen, het vergroten van de woning, verzenddatum 6 juli 2026 (Z2026-00005291)</meta:user-defined>
    <dc:language>nl</dc:language>
    <meta:user-defined meta:name="OVERHEIDop.locatietype/OVERHEIDop.gebiedsmarkering">Vlak</meta:user-defined>
    <meta:user-defined meta:name="DC.title">Gemeente Bergen, aanvraag omgevingsvergunning (regulier) verleend, Kerkplein 7, 1935 EW Egmond-Binnen, het vergroten van de woning, verzenddatum 6 juli 2026 (Z2026-00005291)</meta:user-defined>
    <meta:user-defined meta:name="DCTERMS.W3CDTF/DCTERMS.available">2026-08-20</meta:user-defined>
    <meta:user-defined meta:name="DCTERMS.W3CDTF/OVERHEIDop.jaargang">2026</meta:user-defined>
    <meta:user-defined meta:name="OVERHEIDop.publicationIssue">393087</meta:user-defined>
    <meta:user-defined meta:name="OVERHEIDop.GmbID/DC.identifier">gmb-2026-393087</meta:user-defined>
    <meta:user-defined meta:name="OVERHEIDop.versieInformatie"/>
  </office:meta>
</office:document-meta>
</file>