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Zinkwerf 16, 2544 EE 's-Gravenhage, Zinkwerf 18, 2544 E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deeltelijk veranderen en vergroten van de bedrijfsruimtes Zinkwerf 16, 16A en 18 en De Werf 9 naar ambulancepost </text:p>
            <text:p text:style-name="common-al"/>
            <text:p text:style-name="common-al">Ons kenmerk: VTH2025-33759</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Zinkwerf 16, 2544 EE 's-Gravenhage, Zinkwerf 18, 2544 EE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0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3759</meta:user-defined>
    <meta:user-defined meta:name="DCTERMS.abstract">het gedeeltelijk veranderen en vergroten van de bedrijfsruimtes Zinkwerf 16, 16A en 18 en De Werf 9 naar ambulancepost</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Zinkwerf 16, 2544 EE 's-Gravenhage, Zinkwerf 18, 2544 EE 's-Gravenhage</meta:user-defined>
    <meta:user-defined meta:name="OVERHEIDop.datumEindeReactietermijn">2026-09-29</meta:user-defined>
    <meta:user-defined meta:name="OVERHEIDop.terinzageleggingBG">https://www.digitale-inzage.nl/Den%20Haag/dossier/QMWJhNDpe0aQiYkUBHwH1A</meta:user-defined>
    <meta:user-defined meta:name="DCTERMS.W3CDTF/DCTERMS.available">2026-08-20</meta:user-defined>
    <meta:user-defined meta:name="DCTERMS.W3CDTF/OVERHEIDop.jaargang">2026</meta:user-defined>
    <meta:user-defined meta:name="OVERHEIDop.publicationIssue">393079</meta:user-defined>
    <meta:user-defined meta:name="OVERHEIDop.GmbID/DC.identifier">gmb-2026-393079</meta:user-defined>
    <meta:user-defined meta:name="OVERHEIDop.versieInformatie"/>
  </office:meta>
</office:document-meta>
</file>