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: transformeren van een kapsalon naar woningen aan de Rijksweg 178, 7011 ED Gaanderen, Rijksweg 178 A, 7011 ED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buiten behandeling gesteld door de gemeente Doetinchem:</text:p>
            <text:p text:style-name="common-al">
            
          </text:p>
            <text:p text:style-name="common-al">Locatie:					Rijksweg 178, 7011 ED Gaanderen, Rijksweg 178 A, 7011 ED Gaanderen</text:p>
            <text:p text:style-name="common-al">Omschrijving:			transformeren van een kapsalon naar woningen</text:p>
            <text:p text:style-name="common-al">Dossiernummer:		gD2605005107</text:p>
            <text:p text:style-name="common-al"/>
            <text:p text:style-name="common-al">Datum verzending:	11-08-2026</text:p>
            <text:p text:style-name="common-al"/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30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gD2605005107</meta:user-defined>
    <meta:user-defined meta:name="DCTERMS.abstract">Buiten behandeling gestelde aanvraag voor transformeren van een kapsalon naar woningen aan de Rijksweg 178, 7011 ED Gaanderen, Rijksweg 178 A, 7011 ED Gaander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uiten behandeling: transformeren van een kapsalon naar woningen aan de Rijksweg 178, 7011 ED Gaanderen, Rijksweg 178 A, 7011 ED Gaande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70</meta:user-defined>
    <meta:user-defined meta:name="OVERHEIDop.GmbID/DC.identifier">gmb-2026-393070</meta:user-defined>
    <meta:user-defined meta:name="OVERHEIDop.versieInformatie"/>
  </office:meta>
</office:document-meta>
</file>