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 c.a., melding Besluit activiteiten leefomgeving, De Huufkes 17,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Nuenen c.a. maakt bekend dat er een melding ingevolge het Besluit activiteiten leefomgeving (Bal) is ontvangen.</text:p>
            <text:p text:style-name="common-al">Bedrijf: Esro Petfood B.V.</text:p>
            <text:p text:style-name="common-al">Locatie: De Huufkes 17 te Nuenen</text:p>
            <text:p text:style-name="common-al">Activiteit: Het opslaan van gevaarlijke stoffen in verpakking</text:p>
            <text:p text:style-name="common-al">Voor: Het starten van een milieubelastende activiteit</text:p>
            <text:p text:style-name="common-al">Datum melding: Z-2026-011013</text:p>
            <text:p text:style-name="common-al">DSO-verzoeknummer: 202606290022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013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vergunningen@odzob.nl" xlink:type="simple">vergunningen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30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uenen, Gerwen en Nederwet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013 </meta:user-defined>
    <dc:language>nl</dc:language>
    <meta:user-defined meta:name="OVERHEIDop.locatietype/OVERHEIDop.gebiedsmarkering">Adres</meta:user-defined>
    <meta:user-defined meta:name="DC.title">Gemeente Nuenen c.a., melding Besluit activiteiten leefomgeving, De Huufkes 17, Nuen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69</meta:user-defined>
    <meta:user-defined meta:name="OVERHEIDop.GmbID/DC.identifier">gmb-2026-393069</meta:user-defined>
    <meta:user-defined meta:name="OVERHEIDop.versieInformatie"/>
  </office:meta>
</office:document-meta>
</file>