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leende vergunning voor het plaatsen van een autolaadkraan op 20 en 21 augustus 2026, voor Anna van Burenlaan 17, 1934GP Egmond aan den Hoef, verzenddatum 18 augustus 2026 (Z2026-0000587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9306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6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6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NH)</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876</meta:user-defined>
    <meta:user-defined meta:name="DCTERMS.abstract">plaatsen autolaadkraan Anna van Burenlaan 17Anna van Burenlaan 17, 1934GP Egmond aan den Hoef, verzenddatum 17 augustus 2026 (Z2026-00005876)</meta:user-defined>
    <dc:language>nl</dc:language>
    <meta:user-defined meta:name="OVERHEIDop.locatietype/OVERHEIDop.gebiedsmarkering">Punt</meta:user-defined>
    <meta:user-defined meta:name="DC.title">Verleende vergunning voor het plaatsen van een autolaadkraan op 20 en 21 augustus 2026, voor Anna van Burenlaan 17, 1934GP Egmond aan den Hoef, verzenddatum 18 augustus 2026 (Z2026-00005876)</meta:user-defined>
    <meta:user-defined meta:name="DCTERMS.W3CDTF/DCTERMS.available">2026-08-20</meta:user-defined>
    <meta:user-defined meta:name="DCTERMS.W3CDTF/OVERHEIDop.jaargang">2026</meta:user-defined>
    <meta:user-defined meta:name="OVERHEIDop.publicationIssue">393068</meta:user-defined>
    <meta:user-defined meta:name="OVERHEIDop.GmbID/DC.identifier">gmb-2026-393068</meta:user-defined>
    <meta:user-defined meta:name="OVERHEIDop.versieInformatie"/>
  </office:meta>
</office:document-meta>
</file>