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3 vlaggenmasten aan Mijnbouwstraat 120 2628RX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ijnbouwstraat 120 2628RX Delft | het plaatsen van 3 vlaggenmasten | 17-08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826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9306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6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6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826</meta:user-defined>
    <meta:user-defined meta:name="DCTERMS.abstract">Mijnbouwstraat 120 Delf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plaatsen van 3 vlaggenmasten aan Mijnbouwstraat 120 2628RX Delf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63</meta:user-defined>
    <meta:user-defined meta:name="OVERHEIDop.GmbID/DC.identifier">gmb-2026-393063</meta:user-defined>
    <meta:user-defined meta:name="OVERHEIDop.versieInformatie"/>
  </office:meta>
</office:document-meta>
</file>