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Kaaikhof 15, 1567 JP Assendelft - Het plaatsen van een pakketwand ten behoeve het winkel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6853 - Het plaatsen van een pakketwand ten behoeve het winkelcentrum op de locatie Kaaikhof 15, 1567 JP Assendelft</text:p>
            <text:p text:style-name="common-al">Aanvraag ontvangen: 24-06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30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853</meta:user-defined>
    <dc:language>nl</dc:language>
    <meta:user-defined meta:name="OVERHEIDop.locatietype/OVERHEIDop.gebiedsmarkering">Punt</meta:user-defined>
    <meta:user-defined meta:name="DC.title">Aanvraag omgevingsvergunning - Kaaikhof 15, 1567 JP Assendelft - Het plaatsen van een pakketwand ten behoeve het winkelcen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60</meta:user-defined>
    <meta:user-defined meta:name="OVERHEIDop.GmbID/DC.identifier">gmb-2026-393060</meta:user-defined>
    <meta:user-defined meta:name="OVERHEIDop.versieInformatie"/>
  </office:meta>
</office:document-meta>
</file>