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ntheffing verleend, Parkeerplaatsen Begijnhof, pleintje Nieuwe Appelaarssteeg, laad en losplek Lange Begijnestraat, 0392-2026-0073499, Het afhekken van meerdere locaties in het centrum, op 01-06-2026 07:00 t/m 30-06-2027 17:00, verzonden 29-05-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Haarlem,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304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4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4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392-2026-0073499</meta:user-defined>
    <meta:user-defined meta:name="DCTERMS.abstract">Het afhekken van meerdere locaties in het centrum</meta:user-defined>
    <dc:language>nl</dc:language>
    <meta:user-defined meta:name="OVERHEIDop.locatietype/OVERHEIDop.gebiedsmarkering">Punt</meta:user-defined>
    <meta:user-defined meta:name="DC.title">Gemeente Haarlem, ontheffing verleend, Parkeerplaatsen Begijnhof, pleintje Nieuwe Appelaarssteeg, laad en losplek Lange Begijnestraat, 0392-2026-0073499, Het afhekken van meerdere locaties in het centrum, op 01-06-2026 07:00 t/m 30-06-2027 17:00, verzonden 29-05-2026</meta:user-defined>
    <meta:user-defined meta:name="DCTERMS.W3CDTF/DCTERMS.available">2026-08-20</meta:user-defined>
    <meta:user-defined meta:name="DCTERMS.W3CDTF/OVERHEIDop.jaargang">2026</meta:user-defined>
    <meta:user-defined meta:name="OVERHEIDop.publicationIssue">393047</meta:user-defined>
    <meta:user-defined meta:name="OVERHEIDop.GmbID/DC.identifier">gmb-2026-393047</meta:user-defined>
    <meta:user-defined meta:name="OVERHEIDop.versieInformatie"/>
  </office:meta>
</office:document-meta>
</file>