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ietersbergweg ter hoogte van nummer: 17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vergunning, Locatie: Pietersbergweg ter hoogte van nummer: 17 in </text:p>
            <text:p text:style-name="common-al">Looptijd :21-08-2026 t/m 21-08-2026</text:p>
            <text:p text:style-name="common-al">Verzonden naar aanvrager op: 17-08-2026</text:p>
            <text:p text:style-name="common-al">Kenmerk gemeente: Z/26/316962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69622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302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2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2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622</meta:user-defined>
    <meta:user-defined meta:name="DCTERMS.abstract">Object,Pietersbergweg 17 A 1105BM, 20260821, Pietersbergweg ter hoogte van nummer: 17</meta:user-defined>
    <dc:language>nl</dc:language>
    <meta:user-defined meta:name="OVERHEIDop.locatietype/OVERHEIDop.gebiedsmarkering">Punt</meta:user-defined>
    <meta:user-defined meta:name="DC.title">Besluit apv vergunning Verleend - Pietersbergweg ter hoogte van nummer: 17 i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021</meta:user-defined>
    <meta:user-defined meta:name="OVERHEIDop.GmbID/DC.identifier">gmb-2026-393021</meta:user-defined>
    <meta:user-defined meta:name="OVERHEIDop.versieInformatie"/>
  </office:meta>
</office:document-meta>
</file>