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kappen van een boom, Kruisstraat 309, 3581GK Utrecht, GU-Z2026-00488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isstraat 309, 3581GK Utrecht</text:p>
            <text:p text:style-name="common-al">GU-Z2026-0048810</text:p>
            <text:p text:style-name="common-al">Toelichting: het kappen van een boom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89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48810</meta:user-defined>
    <meta:user-defined meta:name="DCTERMS.abstract">Toelichting: het kappen van een boom</meta:user-defined>
    <dc:language>nl</dc:language>
    <meta:user-defined meta:name="OVERHEIDop.locatietype/OVERHEIDop.gebiedsmarkering">Vlak</meta:user-defined>
    <meta:user-defined meta:name="DC.title">Verleende Omgevingsvergunning, het kappen van een boom, Kruisstraat 309, 3581GK Utrecht, GU-Z2026-0048810</meta:user-defined>
    <meta:user-defined meta:name="OVERHEIDop.datumEindeReactietermijn">2026-09-29</meta:user-defined>
    <meta:user-defined meta:name="OVERHEIDop.terinzageleggingBG">https://jeleefomgeving.nl/inzien/002220647/a8a8cd76-8f8b-4854-9ce3-3907169e164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893</meta:user-defined>
    <meta:user-defined meta:name="OVERHEIDop.GmbID/DC.identifier">gmb-2026-392893</meta:user-defined>
    <meta:user-defined meta:name="OVERHEIDop.versieInformatie"/>
  </office:meta>
</office:document-meta>
</file>