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Haarweg, Overberg, Ontheffing inrijverbod Haarweg - de Groep (RX2026-00002025, 17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aanvraag voor een vergunning op grond van de APV/Bijzondere wetten heeft ontvangen:</text:p>
            <text:p text:style-name="common-al">Haarweg, Overberg, Ontheffing inrijverbod Haarweg - de Groep (RX2026-00002025, 17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9288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RX2026-00002025</meta:user-defined>
    <meta:user-defined meta:name="DCTERMS.abstract">Haarweg, Overberg, Ontheffing inrijverbod Haarweg - de Groep (RX2026-00002025, 17 augustus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Haarweg, Overberg, Ontheffing inrijverbod Haarweg - de Groep (RX2026-00002025, 17 augustus 2026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86</meta:user-defined>
    <meta:user-defined meta:name="OVERHEIDop.GmbID/DC.identifier">gmb-2026-392886</meta:user-defined>
    <meta:user-defined meta:name="OVERHEIDop.versieInformatie"/>
  </office:meta>
</office:document-meta>
</file>