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Plaggeberg 2, 3956BK Leersum, Ontheffing schenktijden van 3 september 0:00 uur tot 4 september 01:00 uur, van 4 september 0:00 uur tot 5 september 01:00 uur, van 19 november 0:00 uur tot 20 november 01:00 uur en van 20 november 0:00 uur tot 421 november 01:00 uur (RX2026-00002029, 1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Plaggeberg 2, 3956BK Leersum, Ontheffing schenktijden van 3 september 0:00 uur tot 4 september 01:00 uur, van 4 september 0:00 uur tot 5 september 01:00 uur, van 19 november 0:00 uur tot 20 november 01:00 uur en van 20 november 0:00 uur tot 421 november 01:00 uur (RX2026-00002029, 17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28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2029</meta:user-defined>
    <meta:user-defined meta:name="DCTERMS.abstract">Plaggeberg 2, 3956BK Leersum, Ontheffing schenktijden van 3 september 0:00 uur tot 4 september 01:00 uur, van 4 september 0:00 uur tot 5 september 01:00 uur, van 19 november 0:00 uur tot 20 november 01:00 uur en van 20 november 0:00 uur tot 421 november 01:00 uur (RX2026-00002029, 17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Plaggeberg 2, 3956BK Leersum, Ontheffing schenktijden van 3 september 0:00 uur tot 4 september 01:00 uur, van 4 september 0:00 uur tot 5 september 01:00 uur, van 19 november 0:00 uur tot 20 november 01:00 uur en van 20 november 0:00 uur tot 421 november 01:00 uur (RX2026-00002029, 17 augustus 2026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80</meta:user-defined>
    <meta:user-defined meta:name="OVERHEIDop.GmbID/DC.identifier">gmb-2026-392880</meta:user-defined>
    <meta:user-defined meta:name="OVERHEIDop.versieInformatie"/>
  </office:meta>
</office:document-meta>
</file>