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en beslistermijn aanvraag omgevingsvergunning, het bouwen van een vrijstaande nieuwbouwwoning, Alphenseweg 39 (BLE01-C-5380), Baarle-Nassa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emeente Baarle-Nassau hebben op <text:span text:style-name="nadrukvet"><text:span text:style-name="nadrukondlijn">17 augustus 2026 </text:span></text:span>besloten om de wettelijke beslistermijn voor de aanvraag voor een omgevingsvergunning voor het bouwen van een vrijstaande nieuwbouwwoning op het adres Alphenseweg 39 (BLE01-C-5380), Baarle-Nassau te verlengen voor een periode van 6 weken (1162121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Tegen het verlengen van de beslistermijn kunt u géén bezwaarschrift of zienswijze indienen.<text:span text:style-name="nadrukvet"/>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9287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62121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verlengen beslistermijn aanvraag omgevingsvergunning, het bouwen van een vrijstaande nieuwbouwwoning, Alphenseweg 39 (BLE01-C-5380), Baarle-Nassau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70</meta:user-defined>
    <meta:user-defined meta:name="OVERHEIDop.GmbID/DC.identifier">gmb-2026-392870</meta:user-defined>
    <meta:user-defined meta:name="OVERHEIDop.versieInformatie"/>
  </office:meta>
</office:document-meta>
</file>