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splitsingsvergunning verleend Amazonenstraat 25 1076L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mazonenstraat 25 Splitsingsvergunning</text:p>
            <text:p text:style-name="common-al">Besluit: verleend</text:p>
            <text:p text:style-name="common-al">Besluit verzonden op: 17-08-2026</text:p>
            <text:p text:style-name="common-al">Zaakadres: Amazonenstraat 25 1076LE Amsterdam</text:p>
            <text:p text:style-name="common-al">Zaaknummer: Z2026-024662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24662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86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6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6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4662</meta:user-defined>
    <meta:user-defined meta:name="DCTERMS.abstract">Amazonenstraat 25 - Splitsingsvergunning</meta:user-defined>
    <dc:language>nl</dc:language>
    <meta:user-defined meta:name="OVERHEIDop.locatietype/OVERHEIDop.gebiedsmarkering">Punt</meta:user-defined>
    <meta:user-defined meta:name="DC.title">Besluit splitsingsvergunning verleend Amazonenstraat 25 1076LE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64</meta:user-defined>
    <meta:user-defined meta:name="OVERHEIDop.GmbID/DC.identifier">gmb-2026-392864</meta:user-defined>
    <meta:user-defined meta:name="OVERHEIDop.versieInformatie"/>
  </office:meta>
</office:document-meta>
</file>