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kandelaberen van een boom, t.p.v. Drommedarislaan en Europalaan, GU-Z2026-00528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.p.v. Drommedarislaan en Europalaan</text:p>
            <text:p text:style-name="common-al">GU-Z2026-0052846</text:p>
            <text:p text:style-name="common-al">Toelichting: het kandelaberen van een boom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86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52846</meta:user-defined>
    <meta:user-defined meta:name="DCTERMS.abstract">Toelichting: het kandelaberen van een boom</meta:user-defined>
    <dc:language>nl</dc:language>
    <meta:user-defined meta:name="OVERHEIDop.locatietype/OVERHEIDop.gebiedsmarkering">Vlak</meta:user-defined>
    <meta:user-defined meta:name="DC.title">Verleende Omgevingsvergunning, het kandelaberen van een boom, t.p.v. Drommedarislaan en Europalaan, GU-Z2026-0052846</meta:user-defined>
    <meta:user-defined meta:name="OVERHEIDop.datumEindeReactietermijn">2026-09-28</meta:user-defined>
    <meta:user-defined meta:name="OVERHEIDop.terinzageleggingBG">https://jeleefomgeving.nl/inzien/002220647/c3b37768-2597-485d-a50a-018bf024ae13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62</meta:user-defined>
    <meta:user-defined meta:name="OVERHEIDop.GmbID/DC.identifier">gmb-2026-392862</meta:user-defined>
    <meta:user-defined meta:name="OVERHEIDop.versieInformatie"/>
  </office:meta>
</office:document-meta>
</file>