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bouwcontainer op een parkeerplaats van 10/9 t/m 24/9/26, Kamerlingh Onnesstraat t/o nrs. 79-117, 1181WB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6 augustus 2026 een aanvraag voor een omgevingsvergunning ontvangen. De vergunning is aangevraagd voor het plaatsen van een bouwcontainer op een parkeerplaats van 10/9 t/m 24/9/26 op locatie Kamerlingh Onnesstraat t/o nrs. 79-117, 1181WB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804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804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28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047</meta:user-defined>
    <meta:user-defined meta:name="DCTERMS.abstract">Betreft: aanvraag op locatie Kamerlingh Onnesstraat t/o nrs. 79-117, 1181WB Amstelveen</meta:user-defined>
    <dc:language>nl</dc:language>
    <meta:user-defined meta:name="OVERHEIDop.locatietype/OVERHEIDop.gebiedsmarkering">Vlak</meta:user-defined>
    <meta:user-defined meta:name="DC.title">Aanvraag omgevingsvergunning voor het plaatsen van een bouwcontainer op een parkeerplaats van 10/9 t/m 24/9/26, Kamerlingh Onnesstraat t/o nrs. 79-117, 1181WB Amstelv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59</meta:user-defined>
    <meta:user-defined meta:name="OVERHEIDop.GmbID/DC.identifier">gmb-2026-392859</meta:user-defined>
    <meta:user-defined meta:name="OVERHEIDop.versieInformatie"/>
  </office:meta>
</office:document-meta>
</file>