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Dorpstraat 17A, 5504 HA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p de aanvraag voor een omgevingsvergunning met zaaknummer <text:span text:style-name="nadrukvet">VHZ2026-00624</text:span>. Op 17-08-2026 is het besluit naar de aanvrager verzonden.</text:p>
            <text:p text:style-name="common-al">De zaak betreft locatie Dorpstraat 17A, 5504 HA in Veldhoven en heeft de omschrijving "transformeren van een bestaande hal naar 7 hotelkamers". De vergunning is verleen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het college van burgemeester en wethouders, Postbus 10101, 5500 GA Veldhoven, voorzien van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Er moet dan sprake zijn van een spoedeisende situatie. Het is ook mogelijk een dergelijke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9285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5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0624</meta:user-defined>
    <meta:user-defined meta:name="DCTERMS.abstract">transformeren van een bestaande hal naar 7 hotelkamers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Dorpstraat 17A, 5504 HA Vel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56</meta:user-defined>
    <meta:user-defined meta:name="OVERHEIDop.GmbID/DC.identifier">gmb-2026-392856</meta:user-defined>
    <meta:user-defined meta:name="OVERHEIDop.versieInformatie"/>
  </office:meta>
</office:document-meta>
</file>