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het plaatsen van een kantoorunit in het bestaande bedrijfsgebouw, Zijdelweg 5H, 1187ZM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7 augustus 2026 besloten om de aanvraag met zaaknummer Z2026-00003797 voor een omgevingsvergunning op locatie Zijdelweg 5H, 1187ZM Amstelveen buiten behandeling te stellen wegens het ontbreken van benodigde gegevens. De aanvraag betrof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U kunt Gemeente Amstelveen tot 28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379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285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797</meta:user-defined>
    <meta:user-defined meta:name="DCTERMS.abstract">Betreft: besluit op locatie Zijdelweg 5H, 1187ZM Amstelveen</meta:user-defined>
    <dc:language>nl</dc:language>
    <meta:user-defined meta:name="OVERHEIDop.locatietype/OVERHEIDop.gebiedsmarkering">Vlak</meta:user-defined>
    <meta:user-defined meta:name="DC.title">Buiten behandelingstelling  het plaatsen van een kantoorunit in het bestaande bedrijfsgebouw, Zijdelweg 5H, 1187ZM Amstelve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55</meta:user-defined>
    <meta:user-defined meta:name="OVERHEIDop.GmbID/DC.identifier">gmb-2026-392855</meta:user-defined>
    <meta:user-defined meta:name="OVERHEIDop.versieInformatie"/>
  </office:meta>
</office:document-meta>
</file>