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Mecklenburgstraat 38, 3621GP Breukelen - het plaatsen van een dakkapel op het voordakvl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plaatsen van een dakkapel op het voordakvlak op de locatie Mecklenburgstraat 38, 3621GP Breukelen.</text:p>
            <text:p text:style-name="common-al">Datum besluit: 17 augustus 2026</text:p>
            <text:p text:style-name="common-al">Zaaknummer: Z2026-00001565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1565 tot 28 september 2026 inzien. Dit kan via de knop 'Bekijk documenten' aan de linkerkant van deze pagina, onder het kopje 'Extra informatie'. U kunt ook de link jeleefomgeving.nl/inzien/823214527/cb55fa37-b0bb-4556-9017-b3f2cec75ed1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8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65</meta:user-defined>
    <meta:user-defined meta:name="DCTERMS.abstract">Betreft: Beschikking op aanvraag op locatie Mecklenburgstraat 38, 3621GP Breukel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Mecklenburgstraat 38, 3621GP Breukelen - het plaatsen van een dakkapel op het voordakvlak</meta:user-defined>
    <meta:user-defined meta:name="OVERHEIDop.datumEindeReactietermijn">2026-09-28</meta:user-defined>
    <meta:user-defined meta:name="OVERHEIDop.terinzageleggingBG">https://jeleefomgeving.nl/inzien/823214527/cb55fa37-b0bb-4556-9017-b3f2cec75ed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52</meta:user-defined>
    <meta:user-defined meta:name="OVERHEIDop.GmbID/DC.identifier">gmb-2026-392852</meta:user-defined>
    <meta:user-defined meta:name="OVERHEIDop.versieInformatie"/>
  </office:meta>
</office:document-meta>
</file>