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aksbergweg 75 1101B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/e woontoren, kantoortoren, horeca, commerciële voorzieningen, ondergrondse parkeergarage, fietsparkeerplaatsen etc. (zie Bopa)</text:p>
            <text:p text:style-name="common-al">Zaakadres: Haaksbergweg 75 1101BR Amsterdam</text:p>
            <text:p text:style-name="common-al">Datum ontvangst: 14-08-2026</text:p>
            <text:p text:style-name="common-al">Zaaknummer: Z2026-036355</text:p>
            <text:p text:style-name="common-al">DSO-nummer: 202608140104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84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355</meta:user-defined>
    <meta:user-defined meta:name="DCTERMS.abstract">realiseren v/e woontoren, kantoortoren, horeca, commerciële voorzieningen, ondergrondse parkeergarage, fietsparkeerplaatsen etc. (zie Bopa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aaksbergweg 75 1101BR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47</meta:user-defined>
    <meta:user-defined meta:name="OVERHEIDop.GmbID/DC.identifier">gmb-2026-392847</meta:user-defined>
    <meta:user-defined meta:name="OVERHEIDop.versieInformatie"/>
  </office:meta>
</office:document-meta>
</file>