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kappen van 2 bomen, Secretaris Versteeglaan 38, 3451XK Vleuten, GU-Z2026-00595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ecretaris Versteeglaan 38, 3451XK Vleuten</text:p>
            <text:p text:style-name="common-al">GU-Z2026-0059524</text:p>
            <text:p text:style-name="common-al">Toelichting: het kappen van 2 bomen</text:p>
            <text:p text:style-name="common-al">Datum besluit: 11 augustus 2026</text:p>
            <text:p text:style-name="common-al">Einddatum bezwaartermijn: 28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8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59524</meta:user-defined>
    <meta:user-defined meta:name="DCTERMS.abstract">Toelichting: het kappen van 2 bomen</meta:user-defined>
    <dc:language>nl</dc:language>
    <meta:user-defined meta:name="OVERHEIDop.locatietype/OVERHEIDop.gebiedsmarkering">Vlak</meta:user-defined>
    <meta:user-defined meta:name="DC.title">Aanvraag omgevingsvergunning buiten behandeling gelaten, het kappen van 2 bomen, Secretaris Versteeglaan 38, 3451XK Vleuten, GU-Z2026-005952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45</meta:user-defined>
    <meta:user-defined meta:name="OVERHEIDop.GmbID/DC.identifier">gmb-2026-392845</meta:user-defined>
    <meta:user-defined meta:name="OVERHEIDop.versieInformatie"/>
  </office:meta>
</office:document-meta>
</file>