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kappen en herplanten van 2 bomen, Bessemerlaan te Utrecht, GU-Z2026-00546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semerlaan te Utrecht</text:p>
            <text:p text:style-name="common-al">GU-Z2026-0054671</text:p>
            <text:p text:style-name="common-al">Toelichting: Het kappen en herplanten van 2 bomen</text:p>
            <text:p text:style-name="common-al">Datum besluit: 14 augustus 2026</text:p>
            <text:p text:style-name="common-al">Einddatum bezwaartermijn: 28 september 2026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84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54671</meta:user-defined>
    <meta:user-defined meta:name="DCTERMS.abstract">Toelichting: Het kappen en herplanten van 2 bomen</meta:user-defined>
    <dc:language>nl</dc:language>
    <meta:user-defined meta:name="OVERHEIDop.locatietype/OVERHEIDop.gebiedsmarkering">Vlak</meta:user-defined>
    <meta:user-defined meta:name="DC.title">Aanvraag omgevingsvergunning buiten behandeling gelaten, Het kappen en herplanten van 2 bomen, Bessemerlaan te Utrecht, GU-Z2026-0054671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44</meta:user-defined>
    <meta:user-defined meta:name="OVERHEIDop.GmbID/DC.identifier">gmb-2026-392844</meta:user-defined>
    <meta:user-defined meta:name="OVERHEIDop.versieInformatie"/>
  </office:meta>
</office:document-meta>
</file>