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Portengen 4a, 3628EE Kockengen - een uitbreiding bedrijfsbebouwing en realiseren van een recreatieve nevenfunc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een uitbreiding bedrijfsbebouwing en realiseren van een recreatieve nevenfunctie op de locatie Portengen 4a, 3628EE Kockengen.</text:p>
            <text:p text:style-name="common-al">Datum besluit: 17 augustus 2026</text:p>
            <text:p text:style-name="common-al">Zaaknummer: Z2026-00000631</text:p>
            <text:p text:style-name="common-al">
            <text:span text:style-name="nadrukvet">RECTIFICATIE</text:span>: op 13 augustus 2026 is een onjuiste publicatie uitgegaan. In plaats van "Beschikking verlenging beslistermijn omgevingsvergunning Portengen 4a, 3628EE Kockengen - een uitbreiding bedrijfsbebouwing en realiseren van een recreatieve nevenfunctie: moet zit zijn "Beschikking op aanvraag omgevingsvergunning Portengen 4a, 3628EE Kockengen - een uitbreiding bedrijfsbebouwing en realiseren van een recreatieve nevenfunctie".</text:p>
            <text:p text:style-name="common-al">Hierbij treft u de juiste omgevingsvergunning aan.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0631 tot 28 september 2026 inzien. Dit kan via de knop 'Bekijk documenten' aan de linkerkant van deze pagina, onder het kopje 'Extra informatie'. U kunt ook de link jeleefomgeving.nl/inzien/823214527/bbf5dbae-3bec-4235-ba6d-0b3c19ac851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11">
              <text:list-item text:style-override="id1-3-2-1-1-11-1">
                <text:number>•</text:number>
                <text:p text:style-name="al">de dagtekening;</text:p>
              </text:list-item>
              <text:list-item text:style-override="id1-3-2-1-1-11-2">
                <text:number>•</text:number>
                <text:p text:style-name="al">uw volledige naam- en adresgegevens;</text:p>
              </text:list-item>
              <text:list-item text:style-override="id1-3-2-1-1-11-3">
                <text:number>•</text:number>
                <text:p text:style-name="al">uw handtekening;</text:p>
              </text:list-item>
              <text:list-item text:style-override="id1-3-2-1-1-11-4">
                <text:number>•</text:number>
                <text:p text:style-name="al">een kopie van het besluit waar u het niet mee eens bent;</text:p>
              </text:list-item>
              <text:list-item text:style-override="id1-3-2-1-1-11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8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631</meta:user-defined>
    <meta:user-defined meta:name="DCTERMS.abstract">Betreft: Beschikking op aanvraag op locatie Portengen 4a, 3628EE Kocke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op aanvraag omgevingsvergunning Portengen 4a, 3628EE Kockengen - een uitbreiding bedrijfsbebouwing en realiseren van een recreatieve nevenfunctie</meta:user-defined>
    <meta:user-defined meta:name="OVERHEIDop.datumEindeReactietermijn">2026-09-28</meta:user-defined>
    <meta:user-defined meta:name="OVERHEIDop.terinzageleggingBG">https://jeleefomgeving.nl/inzien/823214527/bbf5dbae-3bec-4235-ba6d-0b3c19ac851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3</meta:user-defined>
    <meta:user-defined meta:name="OVERHEIDop.GmbID/DC.identifier">gmb-2026-392843</meta:user-defined>
    <meta:user-defined meta:name="OVERHEIDop.versieInformatie"/>
  </office:meta>
</office:document-meta>
</file>