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chipholweg 275, Badhoevedorp - Realiseren batterij opslag - Burger Bouw Consulting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batterij opslag ten behoeve van energiebuffering in verband met netcongestie op de parkeerplaats van Schipholweg 275</text:p>
            <text:p text:style-name="common-al">Aanvrager: Burger Bouw Consulting B.V.</text:p>
            <text:p text:style-name="common-al">Zaaknummer: OD2026-0038828</text:p>
            <text:p text:style-name="common-al">DSO nummer: 2026061502196</text:p>
            <text:p text:style-name="common-al">Ontvangstdatum aanvraag: 15-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28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2026-0038828</meta:user-defined>
    <meta:user-defined meta:name="DCTERMS.abstract">het realiseren van een batterij opslag ten behoeve van energiebuffering in verband met netcongestie</meta:user-defined>
    <dc:language>nl</dc:language>
    <meta:user-defined meta:name="OVERHEIDop.locatietype/OVERHEIDop.gebiedsmarkering">Punt</meta:user-defined>
    <meta:user-defined meta:name="DC.title">Aanvraag vergunning ontvangen - Schipholweg 275, Badhoevedorp - Realiseren batterij opslag - Burger Bouw Consulting B.V.</meta:user-defined>
    <meta:user-defined meta:name="DCTERMS.W3CDTF/DCTERMS.available">2026-08-19</meta:user-defined>
    <meta:user-defined meta:name="DCTERMS.W3CDTF/OVERHEIDop.jaargang">2026</meta:user-defined>
    <meta:user-defined meta:name="OVERHEIDop.publicationIssue">392842</meta:user-defined>
    <meta:user-defined meta:name="OVERHEIDop.GmbID/DC.identifier">gmb-2026-392842</meta:user-defined>
    <meta:user-defined meta:name="OVERHEIDop.versieInformatie"/>
  </office:meta>
</office:document-meta>
</file>