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een gezamenlijke dubbele uitweg voor kavel N1656 en kavel N1657 op de locatie Kampsestraat kavel 1656 en 1657 zaaknummer ODR2601402</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aanleggen van een gezamenlijke dubbele uitweg voor kavel N1656 en kavel N1657 aan de Kampsestraat kavel 1656 en 1657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8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9283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aanleggen van een gezamenlijke dubbele uitweg voor kavel N1656 en kavel N1657 op de locatie Kampsestraat kavel 1656 en 1657 zaaknummer ODR2601402</meta:user-defined>
    <meta:user-defined meta:name="DCTERMS.W3CDTF/DCTERMS.available">2026-08-19</meta:user-defined>
    <meta:user-defined meta:name="DCTERMS.W3CDTF/OVERHEIDop.jaargang">2026</meta:user-defined>
    <meta:user-defined meta:name="OVERHEIDop.publicationIssue">392839</meta:user-defined>
    <meta:user-defined meta:name="OVERHEIDop.GmbID/DC.identifier">gmb-2026-392839</meta:user-defined>
    <meta:user-defined meta:name="OVERHEIDop.versieInformatie"/>
  </office:meta>
</office:document-meta>
</file>